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Black" svg:font-family="'Arial Black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6.115cm" fo:margin-left="-0.231cm" table:align="left" style:writing-mode="lr-tb"/>
    </style:style>
    <style:style style:name="表格1.A" style:family="table-column">
      <style:table-column-properties style:column-width="3.926cm"/>
    </style:style>
    <style:style style:name="表格1.B" style:family="table-column">
      <style:table-column-properties style:column-width="9.555cm"/>
    </style:style>
    <style:style style:name="表格1.C" style:family="table-column">
      <style:table-column-properties style:column-width="1.307cm"/>
    </style:style>
    <style:style style:name="表格1.D" style:family="table-column">
      <style:table-column-properties style:column-width="1.326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P1" style:family="paragraph" style:parent-style-name="Standard">
      <style:paragraph-properties fo:line-height="0.776cm">
        <style:tab-stops>
          <style:tab-stop style:position="10.795cm"/>
        </style:tab-stops>
      </style:paragraph-properties>
    </style:style>
    <style:style style:name="P2" style:family="paragraph" style:parent-style-name="Standard">
      <style:paragraph-properties fo:line-height="0.776cm" fo:text-align="center" style:justify-single-word="false">
        <style:tab-stops>
          <style:tab-stop style:position="10.795cm"/>
        </style:tab-stops>
      </style:paragraph-properties>
    </style:style>
    <style:style style:name="P3" style:family="paragraph" style:parent-style-name="Standard" style:list-style-name="WW8Num2">
      <style:paragraph-properties fo:line-height="0.776cm"/>
    </style:style>
    <style:style style:name="P4" style:family="paragraph" style:parent-style-name="Standard">
      <style:paragraph-properties fo:line-height="0.776cm"/>
      <style:text-properties style:font-name="新細明體"/>
    </style:style>
    <style:style style:name="P5" style:family="paragraph" style:parent-style-name="Standard">
      <style:paragraph-properties fo:line-height="0.776cm">
        <style:tab-stops>
          <style:tab-stop style:position="10.795cm"/>
        </style:tab-stops>
      </style:paragraph-properties>
      <style:text-properties style:font-name="新細明體"/>
    </style:style>
    <style:style style:name="P6" style:family="paragraph" style:parent-style-name="Standard">
      <style:paragraph-properties fo:line-height="0.776cm" style:snap-to-layout-grid="false">
        <style:tab-stops>
          <style:tab-stop style:position="10.795cm"/>
        </style:tab-stops>
      </style:paragraph-properties>
      <style:text-properties style:font-name="新細明體"/>
    </style:style>
    <style:style style:name="P7" style:family="paragraph" style:parent-style-name="Standard" style:list-style-name="WW8Num1">
      <style:paragraph-properties fo:line-height="0.776cm"/>
      <style:text-properties style:font-name="新細明體"/>
    </style:style>
    <style:style style:name="P8" style:family="paragraph" style:parent-style-name="Standard">
      <style:paragraph-properties fo:line-height="0.564cm">
        <style:tab-stops>
          <style:tab-stop style:position="10.795cm"/>
        </style:tab-stops>
      </style:paragraph-properties>
      <style:text-properties style:font-name="新細明體"/>
    </style:style>
    <style:style style:name="P9" style:family="paragraph" style:parent-style-name="Standard">
      <style:paragraph-properties fo:line-height="0.776cm" fo:text-align="center" style:justify-single-word="false">
        <style:tab-stops>
          <style:tab-stop style:position="10.795cm"/>
        </style:tab-stops>
      </style:paragraph-properties>
      <style:text-properties fo:color="#ff0000" style:font-name="新細明體"/>
    </style:style>
    <style:style style:name="P10" style:family="paragraph" style:parent-style-name="Standard">
      <style:paragraph-properties fo:line-height="0.776cm">
        <style:tab-stops>
          <style:tab-stop style:position="10.795cm"/>
        </style:tab-stops>
      </style:paragraph-properties>
      <style:text-properties fo:color="#ff0000" style:font-name="新細明體"/>
    </style:style>
    <style:style style:name="P11" style:family="paragraph" style:parent-style-name="Standard" style:master-page-name="Standard">
      <style:paragraph-properties fo:line-height="0.776cm" style:page-number="auto"/>
      <style:text-properties style:font-name="新細明體"/>
    </style:style>
    <style:style style:name="P12" style:family="paragraph" style:parent-style-name="Text_20_body_20_indent">
      <style:paragraph-properties fo:line-height="0.776cm"/>
    </style:style>
    <style:style style:name="P13" style:family="paragraph" style:parent-style-name="Header">
      <style:paragraph-properties fo:text-align="center" style:justify-single-word="false"/>
      <style:text-properties fo:font-size="24pt" style:font-name-asian="標楷體" style:font-size-asian="24pt"/>
    </style:style>
    <style:style style:name="P14" style:family="paragraph" style:parent-style-name="Footer">
      <style:paragraph-properties fo:text-align="center" style:justify-single-word="false"/>
    </style:style>
    <style:style style:name="T1" style:family="text">
      <style:text-properties style:font-name="新細明體"/>
    </style:style>
    <style:style style:name="T2" style:family="text">
      <style:text-properties style:font-name="新細明體"/>
    </style:style>
    <style:style style:name="T3" style:family="text">
      <style:text-properties fo:color="#ff0000"/>
    </style:style>
    <style:style style:name="T4" style:family="text">
      <style:text-properties fo:color="#ff0000" style:font-name="新細明體"/>
    </style:style>
    <style:style style:name="T5" style:family="text">
      <style:text-properties fo:color="#ff0000" style:font-name="新細明體" style:text-underline-style="solid" style:text-underline-width="auto" style:text-underline-color="font-color"/>
    </style:style>
    <style:style style:name="T6" style:family="text">
      <style:text-properties fo:color="#ff0000" style:font-name="新細明體"/>
    </style:style>
    <style:style style:name="T7" style:family="text">
      <style:text-properties fo:font-size="14pt" style:font-name-asian="標楷體" style:font-size-asian="14pt"/>
    </style:style>
    <style:style style:name="T8" style:family="text">
      <style:text-properties style:font-name="標楷體" fo:font-size="14pt" style:font-name-asian="標楷體" style:font-size-asian="14pt"/>
    </style:style>
    <style:style style:name="T9" style:family="text">
      <style:text-properties style:font-name="標楷體" style:font-name-asian="標楷體"/>
    </style:style>
    <style:style style:name="T10" style:family="text">
      <style:text-properties style:font-name="Arial Black" style:font-name-complex="Arial Blac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親愛的家長：</text:p>
      <text:p text:style-name="P12"><text:span text:style-name="T1">為了預防小朋友罹患腸病毒後引發</text:span><text:span text:style-name="T5">嚴重的併發症</text:span><text:span text:style-name="T1">，如腦炎、腦膜炎等，故於照顧腸病毒感染的病童時，最重要的除了遵照醫師的指示以外，尤其應注意一些併發症的</text:span><text:span text:style-name="T5">早期症狀</text:span><text:span text:style-name="T1">。大部分的腸病毒感染都會自己好，但是如果合併腦炎、腦膜炎等感染併發症時，就會有重症或死亡的危險性，而且</text:span><text:span text:style-name="T5">病程進展速度很快</text:span><text:span text:style-name="T1">，尤其是</text:span><text:span text:style-name="T5">三歲以下</text:span><text:span text:style-name="T1">的嬰幼兒，在出現感染症狀的</text:span><text:span text:style-name="T5">五天內</text:span><text:span text:style-name="T1">，應該特別注意，如您的小朋友已經出現異樣（如發燒、喉嚨痛、胃口不好等….），請您依照下列的快速檢查表，注意小朋友的一些早期症狀，如有</text:span><text:span text:style-name="T5">下列之一者</text:span><text:span text:style-name="T1">，別猶豫，趕快送醫診治，並仔細向醫師說明病童的各種症狀，</text:span><text:span text:style-name="T5">愈早發現症狀，迅速送醫，越可以減少重症或死亡的發生，如果症狀很明顯，則需立即送往醫學中心或大型醫院就醫</text:span>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2" office:value-type="string">
            <text:p text:style-name="P2"><text:span text:style-name="T4">症</text:span><text:span text:style-name="T4"> <text:s text:c="41"/></text:span><text:span text:style-name="T4">狀</text:span></text:p>
          </table:table-cell>
          <table:covered-table-cell/>
          <table:table-cell table:style-name="表格1.A1" office:value-type="string">
            <text:p text:style-name="P9">有</text:p>
          </table:table-cell>
          <table:table-cell table:style-name="表格1.D1" office:value-type="string">
            <text:p text:style-name="P9">無</text:p>
          </table:table-cell>
        </table:table-row>
        <table:table-row table:style-name="表格1.2">
          <table:table-cell table:style-name="表格1.A1" office:value-type="string">
            <text:p text:style-name="P9">嗜睡或無法入眠</text:p>
          </table:table-cell>
          <table:table-cell table:style-name="表格1.A1" office:value-type="string">
            <text:p text:style-name="P5">除了一直想睡外，病童也顯得疲倦無力，原來活潑得小孩會變的安靜不想動。</text:p>
          </table:table-cell>
          <table:table-cell table:style-name="表格1.A1" office:value-type="string">
            <text:p text:style-name="P6"/>
          </table:table-cell>
          <table:table-cell table:style-name="表格1.D1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9">無故驚嚇或突然間全身肌肉收縮</text:p>
          </table:table-cell>
          <table:table-cell table:style-name="表格1.A1" office:value-type="string">
            <text:p text:style-name="P8">通常是在睡眠中時出現突然被驚嚇或嚇哭之現象，或與前一項同時發生突然全身肌肉收縮，隨著病情變化嚴重時，在清醒時也會出現。</text:p>
          </table:table-cell>
          <table:table-cell table:style-name="表格1.A1" office:value-type="string">
            <text:p text:style-name="P6"/>
          </table:table-cell>
          <table:table-cell table:style-name="表格1.D1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10">食慾不振或持續嘔吐</text:p>
          </table:table-cell>
          <table:table-cell table:style-name="表格1.A1" office:value-type="string">
            <text:p text:style-name="P1"><text:span text:style-name="T1">食慾不振超過24小時，一天嘔吐之次數超過兩次以上，尤其是沒吃東西時也吐，要特別注意。</text:span></text:p>
          </table:table-cell>
          <table:table-cell table:style-name="表格1.A1" office:value-type="string">
            <text:p text:style-name="P6"/>
          </table:table-cell>
          <table:table-cell table:style-name="表格1.D1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10">呼吸急促或心跳加快</text:p>
          </table:table-cell>
          <table:table-cell table:style-name="表格1.A1" office:value-type="string">
            <text:p text:style-name="P5">在休息狀態下，呼吸急促或心跳超過每分鐘100次以上</text:p>
          </table:table-cell>
          <table:table-cell table:style-name="表格1.A1" office:value-type="string">
            <text:p text:style-name="P6"/>
          </table:table-cell>
          <table:table-cell table:style-name="表格1.D1" office:value-type="string">
            <text:p text:style-name="P6"/>
          </table:table-cell>
        </table:table-row>
      </table:table>
      <text:p text:style-name="P4">腸病毒預防守則</text:p>
      <text:list xml:id="list8173628855832362195" text:style-name="WW8Num1">
        <text:list-item>
          <text:p text:style-name="P7">勤洗手，並牢記濕、搓、沖、捧、擦五招式。</text:p>
        </text:list-item>
        <text:list-item>
          <text:p text:style-name="P7">注意飲食衛生、均衡營養、運動及多喝水。</text:p>
        </text:list-item>
        <text:list-item>
          <text:p text:style-name="P7">維持居家環境清潔及通風。</text:p>
        </text:list-item>
        <text:list-item>
          <text:p text:style-name="P7">儘量避免出入擁擠的公共場所。</text:p>
        </text:list-item>
        <text:list-item>
          <text:p text:style-name="P7">如有發燒、口腔長水泡、嗜睡、活動力減低等症狀應儘速就醫。</text:p>
        </text:list-item>
        <text:list-item>
          <text:p text:style-name="P7">三歲以下小朋友易受感染，請特別注意小心防範。</text:p>
        </text:list-item>
      </text:list>
      <text:p text:style-name="P4">民眾有需要腸病毒資訊及防治問題時請連絡：</text:p>
      <text:list xml:id="list4999887220448385433" text:style-name="WW8Num2">
        <text:list-item>
          <text:p text:style-name="P3"><text:span text:style-name="T1">當地衛生所或衛生局專線</text:span><text:span text:style-name="T1">04-</text:span><text:span text:style-name="T1">7225141傳真：04-7245748</text:span></text:p>
        </text:list-item>
        <text:list-item>
          <text:p text:style-name="P3"><text:span text:style-name="T1">行政院衛生署疾病管制局網站：</text:span><text:span text:style-name="T10">www.cdc.gov.tw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Black" svg:font-family="'Arial Black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953cm" style:auto-text-indent="fals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font-size="24pt" style:font-name-asian="標楷體" style:font-size-asian="24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font-size="14pt" style:font-name-asian="標楷體" style:font-size-asian="14pt"/>
    </style:style>
    <style:style style:name="MT2" style:family="text">
      <style:text-properties style:font-name="標楷體" fo:font-size="14pt" style:font-name-asian="標楷體" style:font-size-asian="14pt"/>
    </style:style>
    <style:page-layout style:name="Mpm1">
      <style:page-layout-properties fo:page-width="21.001cm" fo:page-height="29.7cm" style:num-format="1" style:print-orientation="portrait" fo:margin-top="1.501cm" fo:margin-bottom="1.75cm" fo:margin-left="2.54cm" fo:margin-right="2.54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bottom="0.94cm" style:dynamic-spacing="true"/>
      </style:header-style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header>
        <text:p text:style-name="MP1">勤洗手重衛生、腸病毒不會來</text:p>
        <text:p text:style-name="MP1">預防腸病毒重症快速自我檢查表</text:p>
      </style:header>
      <style:footer>
        <text:p text:style-name="MP2"><text:span text:style-name="MT1">彰化縣政府</text:span><text:span text:style-name="MT2">˙彰化</text:span><text:span text:style-name="MT1">縣衛生局　　關心您的健康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預防腸病毒重症快速自我檢查表</dc:title>
    <meta:initial-creator>Michael Tsai</meta:initial-creator>
    <meta:creation-date>2016-03-28T15:27:00</meta:creation-date>
    <dc:creator>user</dc:creator>
    <dc:date>2016-03-28T15:27:00</dc:date>
    <meta:print-date>2001-05-28T09:24:00</meta:print-date>
    <meta:editing-cycles>2</meta:editing-cycles>
    <meta:editing-duration>PT1M</meta:editing-duration>
    <meta:document-statistic meta:table-count="1" meta:image-count="0" meta:object-count="0" meta:page-count="1" meta:paragraph-count="26" meta:word-count="747" meta:character-count="826" meta:non-whitespace-character-count="782"/>
    <meta:generator>LibreOffice/5.1.1.3$Windows_x86 LibreOffice_project/89f508ef3ecebd2cfb8e1def0f0ba9a803b88a6d</meta:generator>
  </office:meta>
</office:document-meta>
</file>