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194in"/>
    </style:style>
    <style:style style:name="T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Arial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0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1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2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3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4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15" style:parent-style-name="預設段落字型" style:family="text">
      <style:text-properties style:font-name="標楷體" style:font-name-asian="標楷體" style:font-name-complex="Arial" style:letter-kerning="false" fo:font-size="10pt" style:font-size-asian="10pt"/>
    </style:style>
    <style:style style:name="TableColumn17" style:family="table-column">
      <style:table-column-properties style:column-width="1.0138in"/>
    </style:style>
    <style:style style:name="TableColumn18" style:family="table-column">
      <style:table-column-properties style:column-width="2.6805in"/>
    </style:style>
    <style:style style:name="TableColumn19" style:family="table-column">
      <style:table-column-properties style:column-width="2.6805in"/>
    </style:style>
    <style:style style:name="Table16" style:family="table">
      <style:table-properties style:width="6.375in" fo:margin-left="-0.175in" table:align="left"/>
    </style:style>
    <style:style style:name="TableRow20" style:family="table-row">
      <style:table-row-properties style:min-row-height="0.3701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text-autospace="none" fo:line-height="119%"/>
    </style:style>
    <style:style style:name="T25" style:parent-style-name="w06" style:family="text">
      <style:text-properties style:font-name="標楷體" style:font-name-asian="標楷體" fo:font-size="14pt" style:font-size-asian="14pt" style:font-size-complex="14pt"/>
    </style:style>
    <style:style style:name="T26" style:parent-style-name="w06" style:family="text"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643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list-style-name="LFO10" style:family="paragraph">
      <style:paragraph-properties style:snap-to-layout-grid="false">
        <style:tab-stops>
          <style:tab-stop style:type="left" style:position="0.1125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38" style:parent-style-name="內文" style:list-style-name="LFO10" style:family="paragraph">
      <style:paragraph-properties style:snap-to-layout-grid="false">
        <style:tab-stops>
          <style:tab-stop style:type="left" style:position="0.1125in"/>
        </style:tab-stops>
      </style:paragraph-properties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39" style:parent-style-name="內文" style:list-style-name="LFO10" style:family="paragraph">
      <style:paragraph-properties style:snap-to-layout-grid="false" fo:margin-left="0.4409in" fo:text-indent="-0.4409in">
        <style:tab-stops>
          <style:tab-stop style:type="left" style:position="0.0048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w06" style:family="text">
      <style:text-properties style:font-name="標楷體" style:font-name-asian="標楷體" fo:font-size="14pt" style:font-size-asian="14pt" style:font-size-complex="14pt"/>
    </style:style>
    <style:style style:name="T43" style:parent-style-name="w06" style:family="text">
      <style:text-properties style:font-name="標楷體" style:font-name-asian="標楷體" fo:font-size="14pt" style:font-size-asian="14pt" style:font-size-complex="14pt"/>
    </style:style>
    <style:style style:name="T44" style:parent-style-name="w06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1159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32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line-height="0.1666in" fo:margin-left="0.0083in" fo:text-indent="0.018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0.1666in" fo:margin-left="0.0104in" fo:text-indent="-0.0104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65" style:family="table-row">
      <style:table-row-properties style:min-row-height="0.5951in"/>
    </style:style>
    <style:style style:name="P66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6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72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7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7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76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7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8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81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82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8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86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3548in"/>
    </style:style>
    <style:style style:name="P91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25in"/>
    </style:style>
    <style:style style:name="T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7" style:parent-style-name="預設段落字型" style:family="text">
      <style:text-properties style:font-name="標楷體" style:font-name-asian="標楷體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line-height="0.25in"/>
    </style:style>
    <style:style style:name="T10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10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ableRow108" style:family="table-row">
      <style:table-row-properties style:min-row-height="1.1312in"/>
    </style:style>
    <style:style style:name="P109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text-autospace="none" style:snap-to-layout-grid="false" fo:text-align="justify" fo:line-height="0.1666in" fo:margin-right="-0.1298in"/>
      <style:text-properties style:font-name="標楷體" style:font-name-asian="標楷體" fo:font-size="11pt" style:font-size-asian="11pt" style:font-size-complex="11pt"/>
    </style:style>
    <style:style style:name="P112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style:text-autospace="none" style:snap-to-layout-grid="false" fo:text-align="justify" fo:line-height="0.1666in" fo:margin-left="0.25in" fo:margin-right="-0.129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19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text-autospace="none" style:snap-to-layout-grid="false" fo:text-align="justify" fo:line-height="0.1666in" fo:margin-right="-0.1298in"/>
      <style:text-properties style:font-name="標楷體" style:font-name-asian="標楷體" fo:font-size="11pt" style:font-size-asian="11pt" style:font-size-complex="11pt"/>
    </style:style>
    <style:style style:name="P124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27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style:text-autospace="none" style:snap-to-layout-grid="false" fo:text-align="justify" fo:line-height="0.1666in" fo:margin-left="0.2201in" fo:margin-right="-0.129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31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35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38" style:parent-style-name="內文" style:family="paragraph">
      <style:paragraph-properties style:text-autospace="none" style:snap-to-layout-grid="false" fo:text-align="justify" fo:line-height="0.1666in" fo:margin-left="0.2201in" fo:margin-right="-0.129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141" style:family="table-row">
      <style:table-row-properties style:min-row-height="0.3548in"/>
    </style:style>
    <style:style style:name="P142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25in"/>
    </style:style>
    <style:style style:name="T14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line-height="0.25in"/>
    </style:style>
    <style:style style:name="T14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149" style:family="table-row">
      <style:table-row-properties style:min-row-height="1.1312in"/>
    </style:style>
    <style:style style:name="P150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text-autospace="none" style:snap-to-layout-grid="false" fo:text-align="justify" fo:line-height="0.1666in" fo:margin-right="-0.1298in"/>
      <style:text-properties style:font-name="標楷體" style:font-name-asian="標楷體" fo:font-size="11pt" style:font-size-asian="11pt" style:font-size-complex="11pt"/>
    </style:style>
    <style:style style:name="P153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59" style:parent-style-name="內文" style:family="paragraph">
      <style:paragraph-properties style:text-autospace="none" style:snap-to-layout-grid="false" fo:text-align="justify" fo:line-height="0.1666in" fo:margin-left="0.2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60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text-autospace="none" style:snap-to-layout-grid="false" fo:text-align="justify" fo:line-height="0.1666in" fo:margin-right="-0.1298in"/>
      <style:text-properties style:font-name="標楷體" style:font-name-asian="標楷體" fo:font-size="11pt" style:font-size-asian="11pt" style:font-size-complex="11pt"/>
    </style:style>
    <style:style style:name="P165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68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71" style:parent-style-name="內文" style:family="paragraph">
      <style:paragraph-properties style:text-autospace="none" style:snap-to-layout-grid="false" fo:text-align="justify" fo:line-height="0.1666in" fo:margin-left="0.2409in" fo:text-indent="-0.007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72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7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style:text-autospace="none" style:snap-to-layout-grid="false" fo:text-align="justify" fo:line-height="0.1666in" fo:margin-right="-0.1298in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P180" style:parent-style-name="內文" style:family="paragraph">
      <style:paragraph-properties style:text-autospace="none" style:snap-to-layout-grid="false" fo:text-align="justify" fo:line-height="0.1666in" fo:margin-right="-0.1298in" fo:text-indent="0.2215in"/>
    </style:style>
    <style:style style:name="T18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183" style:family="table-row">
      <style:table-row-properties style:min-row-height="0.8013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list-style-name="LFO11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88" style:parent-style-name="內文" style:list-style-name="LFO11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TableRow189" style:family="table-row">
      <style:table-row-properties style:min-row-height="0.2534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3472in" fo:margin-left="1.0833in" fo:text-indent="-1.0833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Row197" style:family="table-row">
      <style:table-row-properties style:min-row-height="0.2979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line-height="0.3472in"/>
    </style:style>
    <style:style style:name="T202" style:parent-style-name="超連結" style:family="text">
      <style:text-properties style:font-name="標楷體" style:font-name-asian="標楷體" style:font-weight-complex="bold" style:use-window-font-color="true" fo:font-size="14pt" style:font-size-asian="14pt" style:font-size-complex="14pt"/>
    </style:style>
    <style:style style:name="T203" style:parent-style-name="超連結" style:family="text">
      <style:text-properties style:font-name="標楷體" style:font-name-asian="標楷體" style:font-weight-complex="bold" style:use-window-font-color="true" fo:font-size="14pt" style:font-size-asian="14pt" style:font-size-complex="14pt"/>
    </style:style>
    <style:style style:name="T204" style:parent-style-name="超連結" style:family="text">
      <style:text-properties style:font-name="標楷體" style:font-name-asian="標楷體" style:font-weight-complex="bold" style:use-window-font-color="true" fo:font-size="14pt" style:font-size-asian="14pt" style:font-size-complex="14pt"/>
    </style:style>
    <style:style style:name="T205" style:parent-style-name="超連結" style:family="text">
      <style:text-properties style:font-name="標楷體" style:font-name-asian="標楷體" style:font-weight-complex="bold" style:use-window-font-color="true" fo:font-size="14pt" style:font-size-asian="14pt" style:font-size-complex="14pt"/>
    </style:style>
    <style:style style:name="T206" style:parent-style-name="超連結" style:family="text">
      <style:text-properties style:font-name="標楷體" style:font-name-asian="標楷體" style:font-weight-complex="bold" style:use-window-font-color="true" fo:font-size="14pt" style:font-size-asian="14pt" style:font-size-complex="14pt"/>
    </style:style>
    <style:style style:name="TableRow207" style:family="table-row">
      <style:table-row-properties style:min-row-height="0.3319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list-style-name="LFO12" style:family="paragraph">
      <style:paragraph-properties fo:line-height="0.25in" fo:margin-left="0.3979in" fo:text-indent="-0.3979in">
        <style:tab-stops>
          <style:tab-stop style:type="left" style:position="-0.0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2" style:parent-style-name="內文" style:list-style-name="LFO12" style:family="paragraph">
      <style:paragraph-properties fo:line-height="0.25in" fo:margin-left="0.3979in" fo:text-indent="-0.3979in">
        <style:tab-stops>
          <style:tab-stop style:type="left" style:position="-0.0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13" style:family="table-row">
      <style:table-row-properties style:min-row-height="0.2312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line-height="0.2777in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ableRow220" style:family="table-row">
      <style:table-row-properties style:min-row-height="0.0687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3472in"/>
      <style:text-properties style:font-name="標楷體" style:font-name-asian="標楷體" style:font-weight-complex="bold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2777in" fo:margin-left="0.4395in" fo:text-indent="-0.4395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12"/></text:span><text:span text:style-name="T3">彰化縣衛生局</text:span><text:span text:style-name="T4">「</text:span><text:span text:style-name="T5">申辦需知</text:span><text:span text:style-name="T6">」</text:span><text:span text:style-name="T7"><text:s text:c="2"/></text:span><text:span text:style-name="T8"><text:s text:c="4"/></text:span><text:span text:style-name="T9">112</text:span><text:span text:style-name="T10">.</text:span><text:span text:style-name="T11">12</text:span><text:span text:style-name="T12">.</text:span><text:span text:style-name="T13">04</text:span><text:span text:style-name="T14">修</text:span><text:span text:style-name="T15">訂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標題</text:p>
          </table:table-cell>
          <table:table-cell table:style-name="TableCell23" table:number-columns-spanned="2">
            <text:p text:style-name="P24"><text:span text:style-name="T25">申請衛生所病歷複製或開立診斷書</text:span><text:span text:style-name="T26">說明</text:span></text:p>
          </table:table-cell>
          <table:covered-table-cell/>
        </table:table-row>
        <table:table-row table:style-name="TableRow27">
          <table:table-cell table:style-name="TableCell28">
            <text:p text:style-name="P29">作業流程</text:p>
          </table:table-cell>
          <table:table-cell table:style-name="TableCell30" table:number-columns-spanned="2">
            <text:list text:style-name="LFO10" text:continue-numbering="true">
              <text:list-item>
                <text:p text:style-name="P31"><text:span text:style-name="T32">填寫</text:span><text:span text:style-name="T33">「彰化縣各鄉鎮市衛生所病歷資料申請書」</text:span><text:span text:style-name="T34">(下稱</text:span><text:span text:style-name="T35">申請書</text:span><text:span text:style-name="T36">書)</text:span><text:span text:style-name="T37">，如委託代理人辦理，填寫「彰化縣各鄉鎮市衛生所病歷資料申請委託書」(下稱委託書)。</text:span></text:p>
              </text:list-item>
              <text:list-item>
                <text:p text:style-name="P38">備妥應備文件送至資料所在之衛生所。</text:p>
              </text:list-item>
              <text:list-item>
                <text:p text:style-name="P39"><text:span text:style-name="T40">文件齊全，核與規定相符者，</text:span><text:span text:style-name="T41">依流程辦理</text:span><text:span text:style-name="T42">開立診斷書</text:span><text:span text:style-name="T43">(至診間與醫師討論後開立)</text:span><text:span text:style-name="T44">或病歷複製</text:span><text:span text:style-name="T45">。</text:span></text:p>
              </text:list-item>
            </text:list>
          </table:table-cell>
          <table:covered-table-cell/>
        </table:table-row>
        <table:table-row table:style-name="TableRow46">
          <table:table-cell table:style-name="TableCell47">
            <text:p text:style-name="P48">受理時間</text:p>
          </table:table-cell>
          <table:table-cell table:style-name="TableCell49" table:number-columns-spanned="2">
            <text:p text:style-name="P50">上班時間(上午8時至12時，下午1時至5時)</text:p>
          </table:table-cell>
          <table:covered-table-cell/>
        </table:table-row>
        <table:table-row table:style-name="TableRow51">
          <table:table-cell table:style-name="TableCell52" table:number-rows-spanned="6">
            <text:p text:style-name="P53">應備證件</text:p>
          </table:table-cell>
          <table:table-cell table:style-name="TableCell54">
            <text:p text:style-name="P55"><text:span text:style-name="T56">病人本人資料申請(</text:span><text:span text:style-name="T57">病人已滿18歲</text:span><text:span text:style-name="T58">)</text:span></text:p>
          </table:table-cell>
          <table:table-cell table:style-name="TableCell59">
            <text:p text:style-name="P60"><text:span text:style-name="T61">病人委託代理人代辦(</text:span><text:span text:style-name="T62">病人已滿18</text:span><text:span text:style-name="T63">歲</text:span><text:span text:style-name="T64">)</text:span>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<text:span text:style-name="T69">(1)本國人：身分證</text:span><text:span text:style-name="T70">正本</text:span></text:p>
            <text:p text:style-name="P71"><text:span text:style-name="T72">(2)非本國人：居留證或護照</text:span><text:span text:style-name="T73">正本</text:span></text:p>
            <text:p text:style-name="P74"><text:span text:style-name="T75">(3)申請書</text:span><text:span text:style-name="T76">正本</text:span></text:p>
          </table:table-cell>
          <table:table-cell table:style-name="TableCell77">
            <text:p text:style-name="P78"><text:span text:style-name="T79">(1)</text:span><text:span text:style-name="T80">病人身分證</text:span><text:span text:style-name="T81">正本</text:span></text:p>
            <text:p text:style-name="P82"><text:span text:style-name="T83">(2)受委託人身分證</text:span><text:span text:style-name="T84">正本</text:span></text:p>
            <text:p text:style-name="P85"><text:span text:style-name="T86">(3)病人簽署之</text:span><text:span text:style-name="T87">3個月內</text:span><text:span text:style-name="T88">委託書</text:span><text:span text:style-name="T89">正本</text:span>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<text:span text:style-name="T94">申請</text:span><text:span text:style-name="T95">未成年人</text:span><text:span text:style-name="T96">(</text:span><text:span text:style-name="T97">未滿18</text:span><text:span text:style-name="T98">歲</text:span><text:span text:style-name="T99">)病歷</text:span></text:p>
          </table:table-cell>
          <table:table-cell table:style-name="TableCell100">
            <text:p text:style-name="P101"><text:span text:style-name="T102">委託代理人代辦</text:span><text:span text:style-name="T103">未成年人</text:span><text:span text:style-name="T104">(</text:span><text:span text:style-name="T105">未滿18</text:span><text:span text:style-name="T106">歲</text:span><text:span text:style-name="T107">)病歷</text:span>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法定代理人請帶：</text:p>
            <text:p text:style-name="P112"><text:span text:style-name="T113">(1)法定代理人身分證</text:span><text:span text:style-name="T114">正本</text:span></text:p>
            <text:p text:style-name="P115"><text:span text:style-name="T116">(2)與病人之關係證明文件</text:span><text:span text:style-name="T117">正本</text:span></text:p>
            <text:p text:style-name="P118">(戶口名簿或病人身分證)</text:p>
            <text:p text:style-name="P119"><text:span text:style-name="T120">(3)申請書</text:span><text:span text:style-name="T121">正本</text:span></text:p>
          </table:table-cell>
          <table:table-cell table:style-name="TableCell122">
            <text:p text:style-name="P123">法定代理人委託代辦：</text:p>
            <text:p text:style-name="P124"><text:span text:style-name="T125">(1)法定代理人身分證</text:span><text:span text:style-name="T126">正本</text:span></text:p>
            <text:p text:style-name="P127"><text:span text:style-name="T128">(2)與病人之關係證明文件</text:span><text:span text:style-name="T129">正本</text:span></text:p>
            <text:p text:style-name="P130">(戶口名簿或病人身分證)</text:p>
            <text:p text:style-name="P131"><text:span text:style-name="T132">(3)</text:span><text:span text:style-name="T133">受委託人身分證</text:span><text:span text:style-name="T134">正本</text:span></text:p>
            <text:p text:style-name="P135"><text:span text:style-name="T136">(4)法定代理人簽署之</text:span><text:span text:style-name="T137">3個月內</text:span></text:p>
            <text:p text:style-name="P138"><text:span text:style-name="T139">委託書</text:span><text:span text:style-name="T140">正本</text:span></text:p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<text:span text:style-name="T145">申請往生者之病歷資料</text:span></text:p>
          </table:table-cell>
          <table:table-cell table:style-name="TableCell146">
            <text:p text:style-name="P147"><text:span text:style-name="T148">具繼承權者委託代理人代辦往生者之病歷資料</text:span>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具繼承權者請帶：</text:p>
            <text:p text:style-name="P153"><text:span text:style-name="T154">(1)具繼承權者身分證</text:span><text:span text:style-name="T155">正本</text:span></text:p>
            <text:p text:style-name="P156"><text:span text:style-name="T157">(2)與往生者之關係證明文件</text:span><text:span text:style-name="T158">正本</text:span></text:p>
            <text:p text:style-name="P159">(戶籍謄本或往生者身分證或除戶證明等)</text:p>
            <text:p text:style-name="P160"><text:span text:style-name="T161">(3)申請書</text:span><text:span text:style-name="T162">正本</text:span></text:p>
          </table:table-cell>
          <table:table-cell table:style-name="TableCell163">
            <text:p text:style-name="P164">具繼承權者委託代辦：</text:p>
            <text:p text:style-name="P165"><text:span text:style-name="T166">(1)具繼承權者身分證</text:span><text:span text:style-name="T167">正本</text:span></text:p>
            <text:p text:style-name="P168"><text:span text:style-name="T169">(2)與往生者之關係證明文件</text:span><text:span text:style-name="T170">正本</text:span></text:p>
            <text:p text:style-name="P171">(戶籍謄本或往生者身分證或除戶證明等)</text:p>
            <text:p text:style-name="P172"><text:span text:style-name="T173">(3)</text:span><text:span text:style-name="T174">受委託人身分證</text:span><text:span text:style-name="T175">正本</text:span></text:p>
            <text:p text:style-name="P176"><text:span text:style-name="T177">(4)</text:span><text:span text:style-name="T178">具繼承權者簽署之</text:span><text:span text:style-name="T179">3個月內</text:span></text:p>
            <text:p text:style-name="P180"><text:span text:style-name="T181">委託書</text:span><text:span text:style-name="T182">正本</text:span></text:p>
          </table:table-cell>
        </table:table-row>
        <table:table-row table:style-name="TableRow183">
          <table:table-cell table:style-name="TableCell184">
            <text:p text:style-name="P185">費用</text:p>
          </table:table-cell>
          <table:table-cell table:style-name="TableCell186" table:number-columns-spanned="2">
            <text:list text:style-name="LFO11" text:continue-numbering="true">
              <text:list-item>
                <text:p text:style-name="P187">病歷複製：每1張5元。</text:p>
              </text:list-item>
              <text:list-item>
                <text:p text:style-name="P188">診斷書：依彰化縣衛生局所屬醫療機構自費門診收費基準自治條例收費。</text:p>
              </text:list-item>
            </text:list>
          </table:table-cell>
          <table:covered-table-cell/>
        </table:table-row>
        <table:table-row table:style-name="TableRow189">
          <table:table-cell table:style-name="TableCell190">
            <text:p text:style-name="P191">服務單位</text:p>
          </table:table-cell>
          <table:table-cell table:style-name="TableCell192" table:number-columns-spanned="2">
            <text:p text:style-name="P193"><text:span text:style-name="T194">各鄉鎮</text:span><text:span text:style-name="T195">市</text:span><text:span text:style-name="T196">衛生所</text:span></text:p>
          </table:table-cell>
          <table:covered-table-cell/>
        </table:table-row>
        <table:table-row table:style-name="TableRow197">
          <table:table-cell table:style-name="TableCell198">
            <text:p text:style-name="P199">服務電話</text:p>
          </table:table-cell>
          <table:table-cell table:style-name="TableCell200" table:number-columns-spanned="2">
            <text:p text:style-name="P201"><text:a xlink:href="https://www.chshb.gov.tw/node/23" office:target-frame-name="_top" xlink:show="replace"><text:span text:style-name="T202">h</text:span><text:bookmark-start text:name="_Hlt142566419"/><text:bookmark-start text:name="_Hlt142566420"/><text:span text:style-name="T203">t</text:span><text:bookmark-end text:name="_Hlt142566419"/><text:bookmark-end text:name="_Hlt142566420"/><text:span text:style-name="T204">tps://www.chshb.gov.tw/n</text:span><text:bookmark-start text:name="_Hlt138752371"/><text:bookmark-start text:name="_Hlt138752372"/><text:span text:style-name="T205">o</text:span><text:bookmark-end text:name="_Hlt138752371"/><text:bookmark-end text:name="_Hlt138752372"/><text:span text:style-name="T206">de/23</text:span></text:a></text:p>
          </table:table-cell>
          <table:covered-table-cell/>
        </table:table-row>
        <table:table-row table:style-name="TableRow207">
          <table:table-cell table:style-name="TableCell208">
            <text:p text:style-name="P209">處理天數</text:p>
          </table:table-cell>
          <table:table-cell table:style-name="TableCell210" table:number-columns-spanned="2">
            <text:list text:style-name="LFO12" text:continue-numbering="true">
              <text:list-item>
                <text:p text:style-name="P211">病歷複製：應備證件齊全收件後7個工作天。</text:p>
              </text:list-item>
              <text:list-item>
                <text:p text:style-name="P212">診斷書：現場取件。(限醫師有門診時段受理)</text:p>
              </text:list-item>
            </text:list>
          </table:table-cell>
          <table:covered-table-cell/>
        </table:table-row>
        <table:table-row table:style-name="TableRow213">
          <table:table-cell table:style-name="TableCell214">
            <text:p text:style-name="P215">填寫範例</text:p>
          </table:table-cell>
          <table:table-cell table:style-name="TableCell216" table:number-columns-spanned="2">
            <text:p text:style-name="P217"><text:span text:style-name="T218">「病歷資料申請書」、</text:span><text:span text:style-name="T219">「病歷資料申請委託書」範例。</text:span></text:p>
          </table:table-cell>
          <table:covered-table-cell/>
        </table:table-row>
        <table:table-row table:style-name="TableRow220">
          <table:table-cell table:style-name="TableCell221">
            <text:p text:style-name="P222">附件下載</text:p>
          </table:table-cell>
          <table:table-cell table:style-name="TableCell223" table:number-columns-spanned="2">
            <text:p text:style-name="P224"><text:span text:style-name="T225">「病歷資料申請書」、</text:span><text:span text:style-name="T226">「病歷資料申請委託書」。</text:span><text:span text:style-name="T227"><draw:custom-shape svg:x="4.20764in" svg:y="0.19375in" svg:width="0.01389in" svg:height="0.01389in" draw:z-index="251657728" draw:id="id0" draw:style-name="a0" draw:name="AutoShape 11" text:anchor-type="paragraph"><svg:title/><svg:desc/><draw:enhanced-geometry draw:type="non-primitive" svg:viewBox="0 0 2 2" draw:enhanced-path="M 0 1 L 1 0 2 1 1 2 Z N" draw:text-areas="?f12 ?f14 ?f13 ?f15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1 - ?f0"/><draw:equation draw:name="f8" draw:formula="?f7 / 2"/><draw:equation draw:name="f9" draw:formula="?f7 / 4"/><draw:equation draw:name="f10" draw:formula="?f7 * 3 / 4"/><draw:equation draw:name="f11" draw:formula="?f4 * 3 / 4"/><draw:equation draw:name="f12" draw:formula="?f9 / ?f8"/><draw:equation draw:name="f13" draw:formula="?f10 / ?f8"/><draw:equation draw:name="f14" draw:formula="?f6 / ?f5"/><draw:equation draw:name="f15" draw:formula="?f11 / ?f5"/></draw:enhanced-geometry></draw:custom-shape></text:span>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inner_1" style:display-name="inner_1" style:family="paragraph" style:parent-style-name="內文">
      <style:paragraph-properties fo:widows="2" fo:orphans="2" fo:margin-top="0.0694in" fo:margin-bottom="0.0694in" fo:margin-left="0.4166in" fo:margin-right="0.2777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w06" style:display-name="w06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w03" style:display-name="w03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c10-red-b1" style:display-name="c10-red-b1" style:family="text">
      <style:text-properties style:font-name="Arial" style:font-name-complex="Arial" fo:font-weight="bold" style:font-weight-asian="bold" style:font-weight-complex="bold" fo:color="#CC0000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3333in" fo:text-indent="0.5555in">
        <style:tab-stops/>
      </style:paragraph-properties>
      <style:text-properties style:font-name="標楷體" style:font-name-asian="標楷體" fo:font-size="20pt" style:font-size-asian="20pt"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Verdana" style:font-name-complex="Times New Roman" fo:font-size="11pt" style:font-size-asian="11pt"/>
    </style:style>
    <style:style style:name="WW_CharLFO3LVL1" style:family="text">
      <style:text-properties style:font-name-complex="Times New Roman" fo:color="#000000"/>
    </style:style>
    <style:style style:name="WW_CharLFO4LVL1" style:family="text">
      <style:text-properties style:font-name-complex="Times New Roman" fo:color="#000000"/>
    </style:style>
    <style:style style:name="WW_CharLFO5LVL1" style:family="text">
      <style:text-properties fo:font-size="14pt" style:font-size-asian="14pt"/>
    </style:style>
    <style:style style:name="WW_CharLFO11LVL1" style:family="text">
      <style:text-properties style:font-name-complex="Times New Roman" fo:color="#000000"/>
    </style:style>
    <style:style style:name="WW_CharLFO12LVL1" style:family="text">
      <style:text-properties style:font-name-complex="Times New Roman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8659in" fo:margin-left="1.2479in" fo:margin-bottom="0.8659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衛生局「申辦需知」範例</dc:title>
    <dc:subject/>
    <meta:initial-creator>user</meta:initial-creator>
    <dc:creator>衛 社頭</dc:creator>
    <meta:creation-date>2025-04-01T07:22:00Z</meta:creation-date>
    <dc:date>2025-04-01T07:22:00Z</dc:date>
    <meta:print-date>2025-04-01T07:12:00Z</meta:print-date>
    <meta:template xlink:href="Normal" xlink:type="simple"/>
    <meta:editing-cycles>2</meta:editing-cycles>
    <meta:editing-duration>PT600S</meta:editing-duration>
    <meta:document-statistic meta:page-count="2" meta:paragraph-count="2" meta:word-count="151" meta:character-count="1011" meta:row-count="7" meta:non-whitespace-character-count="862"/>
  </office:meta>
</office:document-meta>
</file>